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37</text:p>
          </table:table-cell>
          <table:table-cell table:style-name="ce1" office:value-type="string" calcext:value-type="string">
            <text:p>Bundesamt für Justiz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Bundesamt_für_Justiz_(Deutschland) Bundesamt für Justiz (Deutschland) (Wikipedia Deutsch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fJ | Bundesjustizamt</text:p>
          </table:table-cell>
          <table:table-cell table:style-name="ce1" table:number-columns-repeated="6" office:value-type="string" calcext:value-type="string">
            <text:p/>
          </table:table-cell>
          <table:table-cell table:style-name="ce1" office:value-type="string" calcext:value-type="string">
            <text:p>https://www.wikidata.org/wiki/Q1005444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11:21+00:00</meta:creation-date>
    <dc:date>2026-08-16T05:11:21+00:00</dc:date>
  </office:meta>
</office:document-meta>
</file>