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63586</text:p>
          </table:table-cell>
          <table:table-cell table:style-name="ce1" office:value-type="string" calcext:value-type="string">
            <text:p>Süssmann Müntner</text:p>
          </table:table-cell>
          <table:table-cell table:style-name="ce1" table:number-columns-repeated="35" office:value-type="string" calcext:value-type="string">
            <text:p/>
          </table:table-cell>
          <table:table-cell table:style-name="ce1" office:value-type="string" calcext:value-type="string">
            <text:p>https://de.wikipedia.org/wiki/Süssmann_Munter Süssmann Munter (Wikipedia Deut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üßmann Muntner | Süssmann Munter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37275910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9-03T15:00:41+00:00</meta:creation-date>
    <dc:date>2026-09-03T15:00:41+00:00</dc:date>
  </office:meta>
</office:document-meta>
</file>