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68941</text:p>
          </table:table-cell>
          <table:table-cell table:style-name="ce1" office:value-type="string" calcext:value-type="string">
            <text:p>Rosalie Schoenflies</text:p>
          </table:table-cell>
          <table:table-cell table:style-name="ce1" table:number-columns-repeated="35" office:value-type="string" calcext:value-type="string">
            <text:p/>
          </table:table-cell>
          <table:table-cell table:style-name="ce1" office:value-type="string" calcext:value-type="string">
            <text:p>https://de.wikipedia.org/wiki/Rosalie_Schoenflies Rosalie Schoenflies (Wikipedia Deutsch)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Rosalie Schoenflie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https://www.wikidata.org/wiki/Q55885077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9-02T18:46:13+00:00</meta:creation-date>
    <dc:date>2026-09-02T18:46:13+00:00</dc:date>
  </office:meta>
</office:document-meta>
</file>