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92956</text:p>
          </table:table-cell>
          <table:table-cell table:style-name="ce1" office:value-type="string" calcext:value-type="string">
            <text:p>Creative Commone Licens; P2P Fightsharing Crew ; Greenpaper Project; Candida; PreCog and Zoecat; Chain workers crew; Attribution-NonCommercial-ShareAlike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Creative Commone Licens; P2P Fightsharing Crew ; Greenpaper Project; Candida; PreCog and Zoecat; Chain workers crew; Attribution-NonCommercial-ShareAlike</text:p>
          </table:table-cell>
          <table:table-cell table:style-name="ce1" table:number-columns-repeated="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21T19:43:42+00:00</meta:creation-date>
    <dc:date>2026-08-21T19:43:42+00:00</dc:date>
  </office:meta>
</office:document-meta>
</file>